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P4" style:parent-style-name="內文" style:family="paragraph">
      <style:paragraph-properties fo:widows="2" fo:orphans="2" style:snap-to-layout-grid="false" fo:text-indent="0.3333in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P8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9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10" style:parent-style-name="內文" style:family="paragraph">
      <style:paragraph-properties fo:widows="2" fo:orphans="2" style:snap-to-layout-grid="false" fo:text-indent="0.1965in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widows="2" fo:orphans="2" style:snap-to-layout-grid="false" fo:text-indent="0.4916in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8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3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1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widows="2" fo:orphans="2" style:snap-to-layout-grid="false" fo:text-indent="0.1965in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新細明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42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43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45" style:family="table-column">
      <style:table-column-properties style:column-width="1.4708in"/>
    </style:style>
    <style:style style:name="TableColumn46" style:family="table-column">
      <style:table-column-properties style:column-width="1.4708in"/>
    </style:style>
    <style:style style:name="TableColumn47" style:family="table-column">
      <style:table-column-properties style:column-width="1.4708in"/>
    </style:style>
    <style:style style:name="TableColumn48" style:family="table-column">
      <style:table-column-properties style:column-width="1.4708in"/>
    </style:style>
    <style:style style:name="Table44" style:family="table">
      <style:table-properties style:width="5.8833in" fo:margin-left="0in" table:align="left"/>
    </style:style>
    <style:style style:name="TableRow49" style:family="table-row">
      <style:table-row-properties style:min-row-height="0.5236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52" style:family="table-row">
      <style:table-row-properties style:min-row-height="0.4027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57" style:family="table-row">
      <style:table-row-properties style:min-row-height="0.718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66" style:family="table-row">
      <style:table-row-properties style:min-row-height="0.6791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75" style:family="table-row">
      <style:table-row-properties style:min-row-height="0.6756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84" style:family="table-row">
      <style:table-row-properties style:min-row-height="0.6847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93" style:family="table-row">
      <style:table-row-properties style:min-row-height="0.695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102" style:parent-style-name="內文" style:family="paragraph">
      <style:paragraph-properties fo:widows="2" fo:orphans="2" style:snap-to-layout-grid="false"/>
      <style:text-properties style:font-name-asian="標楷體" fo:font-weight="bold" style:font-weight-asian="bold" fo:font-size="14pt" style:font-size-asian="14pt" style:font-size-complex="14pt"/>
    </style:style>
    <style:style style:name="P103" style:parent-style-name="內文" style:family="paragraph">
      <style:paragraph-properties fo:widows="2" fo:orphans="2" style:snap-to-layout-grid="false"/>
    </style:style>
    <style:style style:name="T1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fo:widows="2" fo:orphans="2" style:snap-to-layout-grid="false" fo:text-indent="0.3333in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P110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111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112" style:parent-style-name="內文" style:family="paragraph">
      <style:paragraph-properties fo:widows="2" fo:orphans="2" style:snap-to-layout-grid="false" fo:text-indent="0.1965in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P119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12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22" style:parent-style-name="內文" style:family="paragraph">
      <style:paragraph-properties fo:widows="2" fo:orphans="2" style:snap-to-layout-grid="false" fo:text-indent="0.4916in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9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3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31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13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3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34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3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136" style:parent-style-name="內文" style:family="paragraph">
      <style:paragraph-properties fo:widows="2" fo:orphans="2" style:snap-to-layout-grid="false" fo:text-indent="0.1965in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新細明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P143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144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145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147" style:family="table-column">
      <style:table-column-properties style:column-width="1.4708in"/>
    </style:style>
    <style:style style:name="TableColumn148" style:family="table-column">
      <style:table-column-properties style:column-width="1.4708in"/>
    </style:style>
    <style:style style:name="TableColumn149" style:family="table-column">
      <style:table-column-properties style:column-width="1.4708in"/>
    </style:style>
    <style:style style:name="TableColumn150" style:family="table-column">
      <style:table-column-properties style:column-width="1.4708in"/>
    </style:style>
    <style:style style:name="Table146" style:family="table">
      <style:table-properties style:width="5.8833in" fo:margin-left="0in" table:align="left"/>
    </style:style>
    <style:style style:name="TableRow151" style:family="table-row">
      <style:table-row-properties style:min-row-height="0.5236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154" style:family="table-row">
      <style:table-row-properties style:min-row-height="0.4027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159" style:family="table-row">
      <style:table-row-properties style:min-row-height="0.6194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168" style:family="table-row">
      <style:table-row-properties style:min-row-height="0.5888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177" style:family="table-row">
      <style:table-row-properties style:min-row-height="0.6666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186" style:family="table-row">
      <style:table-row-properties style:min-row-height="0.6958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195" style:family="table-row">
      <style:table-row-properties style:min-row-height="0.6763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204" style:parent-style-name="內文" style:family="paragraph">
      <style:paragraph-properties fo:widows="2" fo:orphans="2" style:snap-to-layout-grid="false"/>
    </style:style>
    <style:style style:name="P205" style:parent-style-name="內文" style:family="paragraph">
      <style:paragraph-properties fo:widows="2" fo:orphans="2" style:snap-to-layout-grid="false"/>
      <style:text-properties style:font-name-asian="標楷體" fo:font-weight="bold" style:font-weight-asian="bold" fo:font-size="14pt" style:font-size-asian="14pt" style:font-size-complex="14pt"/>
    </style:style>
    <style:style style:name="P206" style:parent-style-name="內文" style:family="paragraph">
      <style:paragraph-properties fo:widows="2" fo:orphans="2" style:snap-to-layout-grid="false"/>
    </style:style>
    <style:style style:name="T20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P209" style:parent-style-name="內文" style:family="paragraph">
      <style:paragraph-properties fo:widows="2" fo:orphans="2" style:snap-to-layout-grid="false" fo:text-indent="0.3333in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P213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214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215" style:parent-style-name="內文" style:family="paragraph">
      <style:paragraph-properties fo:widows="2" fo:orphans="2" style:snap-to-layout-grid="false" fo:text-indent="0.1965in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22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24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25" style:parent-style-name="內文" style:family="paragraph">
      <style:paragraph-properties fo:widows="2" fo:orphans="2" style:snap-to-layout-grid="false" fo:text-indent="0.4916in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3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34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23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36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37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38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239" style:parent-style-name="內文" style:family="paragraph">
      <style:paragraph-properties fo:widows="2" fo:orphans="2" style:snap-to-layout-grid="false" fo:text-indent="0.1965in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新細明體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P246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247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248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250" style:family="table-column">
      <style:table-column-properties style:column-width="1.4708in"/>
    </style:style>
    <style:style style:name="TableColumn251" style:family="table-column">
      <style:table-column-properties style:column-width="1.4708in"/>
    </style:style>
    <style:style style:name="TableColumn252" style:family="table-column">
      <style:table-column-properties style:column-width="1.4708in"/>
    </style:style>
    <style:style style:name="TableColumn253" style:family="table-column">
      <style:table-column-properties style:column-width="1.4708in"/>
    </style:style>
    <style:style style:name="Table249" style:family="table">
      <style:table-properties style:width="5.8833in" fo:margin-left="0in" table:align="left"/>
    </style:style>
    <style:style style:name="TableRow254" style:family="table-row">
      <style:table-row-properties style:min-row-height="0.5236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257" style:family="table-row">
      <style:table-row-properties style:min-row-height="0.4027in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262" style:family="table-row">
      <style:table-row-properties style:min-row-height="0.6194in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271" style:family="table-row">
      <style:table-row-properties style:min-row-height="0.5888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280" style:family="table-row">
      <style:table-row-properties style:min-row-height="0.6666in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289" style:family="table-row">
      <style:table-row-properties style:min-row-height="0.6958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298" style:family="table-row">
      <style:table-row-properties style:min-row-height="0.7444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307" style:parent-style-name="內文" style:family="paragraph">
      <style:paragraph-properties fo:widows="2" fo:orphans="2" style:snap-to-layout-grid="false"/>
      <style:text-properties style:font-name-asian="標楷體" fo:font-weight="bold" style:font-weight-asian="bold" fo:font-size="14pt" style:font-size-asian="14pt" style:font-size-complex="14pt"/>
    </style:style>
    <style:style style:name="P308" style:parent-style-name="內文" style:family="paragraph">
      <style:paragraph-properties fo:widows="2" fo:orphans="2" style:snap-to-layout-grid="false"/>
    </style:style>
    <style:style style:name="T3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-asian="標楷體" fo:font-size="14pt" style:font-size-asian="14pt" style:font-size-complex="14pt"/>
    </style:style>
    <style:style style:name="P311" style:parent-style-name="內文" style:family="paragraph">
      <style:paragraph-properties fo:widows="2" fo:orphans="2" style:snap-to-layout-grid="false" fo:text-indent="0.3333in"/>
    </style:style>
    <style:style style:name="T312" style:parent-style-name="預設段落字型" style:family="text">
      <style:text-properties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/>
    </style:style>
    <style:style style:name="P315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316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317" style:parent-style-name="內文" style:family="paragraph">
      <style:paragraph-properties fo:widows="2" fo:orphans="2" style:snap-to-layout-grid="false" fo:text-indent="0.1965in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P324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32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26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27" style:parent-style-name="內文" style:family="paragraph">
      <style:paragraph-properties fo:widows="2" fo:orphans="2" style:snap-to-layout-grid="false" fo:text-indent="0.4916in"/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4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3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36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337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38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39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4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341" style:parent-style-name="內文" style:family="paragraph">
      <style:paragraph-properties fo:widows="2" fo:orphans="2" style:snap-to-layout-grid="false" fo:text-indent="0.1965in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新細明體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P348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349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350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352" style:family="table-column">
      <style:table-column-properties style:column-width="1.4708in"/>
    </style:style>
    <style:style style:name="TableColumn353" style:family="table-column">
      <style:table-column-properties style:column-width="1.4708in"/>
    </style:style>
    <style:style style:name="TableColumn354" style:family="table-column">
      <style:table-column-properties style:column-width="1.4708in"/>
    </style:style>
    <style:style style:name="TableColumn355" style:family="table-column">
      <style:table-column-properties style:column-width="1.4708in"/>
    </style:style>
    <style:style style:name="Table351" style:family="table">
      <style:table-properties style:width="5.8833in" fo:margin-left="0in" table:align="left"/>
    </style:style>
    <style:style style:name="TableRow356" style:family="table-row">
      <style:table-row-properties style:min-row-height="0.5236in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359" style:family="table-row">
      <style:table-row-properties style:min-row-height="0.4027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364" style:family="table-row">
      <style:table-row-properties style:min-row-height="0.6194in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373" style:family="table-row">
      <style:table-row-properties style:min-row-height="0.6875in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382" style:family="table-row">
      <style:table-row-properties style:min-row-height="0.677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391" style:family="table-row">
      <style:table-row-properties style:min-row-height="0.6777in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400" style:family="table-row">
      <style:table-row-properties style:min-row-height="0.6875in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409" style:parent-style-name="內文" style:family="paragraph">
      <style:paragraph-properties fo:widows="2" fo:orphans="2" style:snap-to-layout-grid="false" fo:text-indent="0.168in"/>
    </style:style>
    <style:style style:name="P410" style:parent-style-name="內文" style:family="paragraph">
      <style:paragraph-properties fo:widows="2" fo:orphans="2" style:snap-to-layout-grid="false"/>
    </style:style>
    <style:style style:name="T4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P413" style:parent-style-name="內文" style:family="paragraph">
      <style:paragraph-properties fo:widows="2" fo:orphans="2" style:snap-to-layout-grid="false" fo:text-indent="0.3333in"/>
    </style:style>
    <style:style style:name="T414" style:parent-style-name="預設段落字型" style:family="text">
      <style:text-properties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-asian="標楷體" fo:font-size="14pt" style:font-size-asian="14pt" style:font-size-complex="14pt"/>
    </style:style>
    <style:style style:name="P417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418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419" style:parent-style-name="內文" style:family="paragraph">
      <style:paragraph-properties fo:widows="2" fo:orphans="2" style:snap-to-layout-grid="false" fo:text-indent="0.1965in"/>
    </style:style>
    <style:style style:name="T420" style:parent-style-name="預設段落字型" style:family="text">
      <style:text-properties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-asian="標楷體" fo:font-size="14pt" style:font-size-asian="14pt" style:font-size-complex="14pt"/>
    </style:style>
    <style:style style:name="P426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427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28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29" style:parent-style-name="內文" style:family="paragraph">
      <style:paragraph-properties fo:widows="2" fo:orphans="2" style:snap-to-layout-grid="false" fo:text-indent="0.4916in"/>
    </style:style>
    <style:style style:name="T430" style:parent-style-name="預設段落字型" style:family="text">
      <style:text-properties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36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37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38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439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4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41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4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443" style:parent-style-name="內文" style:family="paragraph">
      <style:paragraph-properties fo:widows="2" fo:orphans="2" style:snap-to-layout-grid="false" fo:text-indent="0.1965in"/>
    </style:style>
    <style:style style:name="T444" style:parent-style-name="預設段落字型" style:family="text">
      <style:text-properties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新細明體" fo:font-size="14pt" style:font-size-asian="14pt" style:font-size-complex="14pt"/>
    </style:style>
    <style:style style:name="T449" style:parent-style-name="預設段落字型" style:family="text">
      <style:text-properties style:font-name-asian="標楷體" fo:font-size="14pt" style:font-size-asian="14pt" style:font-size-complex="14pt"/>
    </style:style>
    <style:style style:name="P450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451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452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454" style:family="table-column">
      <style:table-column-properties style:column-width="1.4708in"/>
    </style:style>
    <style:style style:name="TableColumn455" style:family="table-column">
      <style:table-column-properties style:column-width="1.4708in"/>
    </style:style>
    <style:style style:name="TableColumn456" style:family="table-column">
      <style:table-column-properties style:column-width="1.4708in"/>
    </style:style>
    <style:style style:name="TableColumn457" style:family="table-column">
      <style:table-column-properties style:column-width="1.4708in"/>
    </style:style>
    <style:style style:name="Table453" style:family="table">
      <style:table-properties style:width="5.8833in" fo:margin-left="0in" table:align="left"/>
    </style:style>
    <style:style style:name="TableRow458" style:family="table-row">
      <style:table-row-properties style:min-row-height="0.5236in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461" style:family="table-row">
      <style:table-row-properties style:min-row-height="0.4027in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466" style:family="table-row">
      <style:table-row-properties style:min-row-height="0.6194in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475" style:family="table-row">
      <style:table-row-properties style:min-row-height="0.5888in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484" style:family="table-row">
      <style:table-row-properties style:min-row-height="0.6666in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493" style:family="table-row">
      <style:table-row-properties style:min-row-height="0.6958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502" style:family="table-row">
      <style:table-row-properties style:min-row-height="0.6763in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511" style:parent-style-name="內文" style:family="paragraph">
      <style:paragraph-properties fo:widows="2" fo:orphans="2" style:snap-to-layout-grid="false" fo:text-indent="0.168in"/>
    </style:style>
    <style:style style:name="P512" style:parent-style-name="內文" style:family="paragraph">
      <style:paragraph-properties fo:widows="2" fo:orphans="2" style:snap-to-layout-grid="false"/>
      <style:text-properties style:font-name-asian="標楷體" fo:font-weight="bold" style:font-weight-asian="bold" fo:font-size="14pt" style:font-size-asian="14pt" style:font-size-complex="14pt"/>
    </style:style>
    <style:style style:name="P513" style:parent-style-name="內文" style:family="paragraph">
      <style:paragraph-properties fo:widows="2" fo:orphans="2" style:snap-to-layout-grid="false"/>
    </style:style>
    <style:style style:name="T5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15" style:parent-style-name="預設段落字型" style:family="text">
      <style:text-properties style:font-name-asian="標楷體" fo:font-size="14pt" style:font-size-asian="14pt" style:font-size-complex="14pt"/>
    </style:style>
    <style:style style:name="P516" style:parent-style-name="內文" style:family="paragraph">
      <style:paragraph-properties fo:widows="2" fo:orphans="2" style:snap-to-layout-grid="false" fo:text-indent="0.3333in"/>
    </style:style>
    <style:style style:name="T517" style:parent-style-name="預設段落字型" style:family="text">
      <style:text-properties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19" style:parent-style-name="預設段落字型" style:family="text">
      <style:text-properties style:font-name-asian="標楷體" fo:font-size="14pt" style:font-size-asian="14pt" style:font-size-complex="14pt"/>
    </style:style>
    <style:style style:name="P520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521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522" style:parent-style-name="內文" style:family="paragraph">
      <style:paragraph-properties fo:widows="2" fo:orphans="2" style:snap-to-layout-grid="false" fo:text-indent="0.1965in"/>
    </style:style>
    <style:style style:name="T523" style:parent-style-name="預設段落字型" style:family="text">
      <style:text-properties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-asian="標楷體" fo:font-size="14pt" style:font-size-asian="14pt" style:font-size-complex="14pt"/>
    </style:style>
    <style:style style:name="P529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53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31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32" style:parent-style-name="內文" style:family="paragraph">
      <style:paragraph-properties fo:widows="2" fo:orphans="2" style:snap-to-layout-grid="false" fo:text-indent="0.4916in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39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4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41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54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4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44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4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546" style:parent-style-name="內文" style:family="paragraph">
      <style:paragraph-properties fo:widows="2" fo:orphans="2" style:snap-to-layout-grid="false" fo:text-indent="0.1965in"/>
    </style:style>
    <style:style style:name="T547" style:parent-style-name="預設段落字型" style:family="text">
      <style:text-properties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="新細明體" fo:font-size="14pt" style:font-size-asian="14pt" style:font-size-complex="14pt"/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P553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554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555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557" style:family="table-column">
      <style:table-column-properties style:column-width="1.4708in"/>
    </style:style>
    <style:style style:name="TableColumn558" style:family="table-column">
      <style:table-column-properties style:column-width="1.4708in"/>
    </style:style>
    <style:style style:name="TableColumn559" style:family="table-column">
      <style:table-column-properties style:column-width="1.4708in"/>
    </style:style>
    <style:style style:name="TableColumn560" style:family="table-column">
      <style:table-column-properties style:column-width="1.4708in"/>
    </style:style>
    <style:style style:name="Table556" style:family="table">
      <style:table-properties style:width="5.8833in" fo:margin-left="0in" table:align="left"/>
    </style:style>
    <style:style style:name="TableRow561" style:family="table-row">
      <style:table-row-properties style:min-row-height="0.6604in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564" style:family="table-row">
      <style:table-row-properties style:min-row-height="0.4027in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6194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578" style:family="table-row">
      <style:table-row-properties style:min-row-height="0.6875in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587" style:family="table-row">
      <style:table-row-properties style:min-row-height="0.677in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596" style:family="table-row">
      <style:table-row-properties style:min-row-height="0.7444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605" style:family="table-row">
      <style:table-row-properties style:min-row-height="0.7444in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614" style:parent-style-name="內文" style:family="paragraph">
      <style:paragraph-properties fo:widows="2" fo:orphans="2" style:snap-to-layout-grid="false"/>
    </style:style>
    <style:style style:name="T6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16" style:parent-style-name="預設段落字型" style:family="text">
      <style:text-properties style:font-name-asian="標楷體" fo:font-size="14pt" style:font-size-asian="14pt" style:font-size-complex="14pt"/>
    </style:style>
    <style:style style:name="P617" style:parent-style-name="內文" style:family="paragraph">
      <style:paragraph-properties fo:widows="2" fo:orphans="2" style:snap-to-layout-grid="false" fo:text-indent="0.3333in"/>
    </style:style>
    <style:style style:name="T618" style:parent-style-name="預設段落字型" style:family="text">
      <style:text-properties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20" style:parent-style-name="預設段落字型" style:family="text">
      <style:text-properties style:font-name-asian="標楷體" fo:font-size="14pt" style:font-size-asian="14pt" style:font-size-complex="14pt"/>
    </style:style>
    <style:style style:name="P621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622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623" style:parent-style-name="內文" style:family="paragraph">
      <style:paragraph-properties fo:widows="2" fo:orphans="2" style:snap-to-layout-grid="false" fo:text-indent="0.1965in"/>
    </style:style>
    <style:style style:name="T624" style:parent-style-name="預設段落字型" style:family="text">
      <style:text-properties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-asian="標楷體" fo:font-size="14pt" style:font-size-asian="14pt" style:font-size-complex="14pt"/>
    </style:style>
    <style:style style:name="T626" style:parent-style-name="預設段落字型" style:family="text">
      <style:text-properties style:font-name-asian="標楷體" fo:font-size="14pt" style:font-size-asian="14pt" style:font-size-complex="14pt"/>
    </style:style>
    <style:style style:name="T627" style:parent-style-name="預設段落字型" style:family="text">
      <style:text-properties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-asian="標楷體" fo:font-size="14pt" style:font-size-asian="14pt" style:font-size-complex="14pt"/>
    </style:style>
    <style:style style:name="P630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631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3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33" style:parent-style-name="內文" style:family="paragraph">
      <style:paragraph-properties fo:widows="2" fo:orphans="2" style:snap-to-layout-grid="false" fo:text-indent="0.4916in"/>
    </style:style>
    <style:style style:name="T634" style:parent-style-name="預設段落字型" style:family="text">
      <style:text-properties style:font-name-asian="標楷體" fo:font-size="14pt" style:font-size-asian="14pt" style:font-size-complex="14pt"/>
    </style:style>
    <style:style style:name="T6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40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41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42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64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44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4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46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647" style:parent-style-name="內文" style:family="paragraph">
      <style:paragraph-properties fo:widows="2" fo:orphans="2" style:snap-to-layout-grid="false" fo:text-indent="0.1965in"/>
    </style:style>
    <style:style style:name="T648" style:parent-style-name="預設段落字型" style:family="text">
      <style:text-properties style:font-name-asian="標楷體" fo:font-size="14pt" style:font-size-asian="14pt" style:font-size-complex="14pt"/>
    </style:style>
    <style:style style:name="T649" style:parent-style-name="預設段落字型" style:family="text">
      <style:text-properties style:font-name-asian="標楷體" fo:font-size="14pt" style:font-size-asian="14pt" style:font-size-complex="14pt"/>
    </style:style>
    <style:style style:name="T650" style:parent-style-name="預設段落字型" style:family="text">
      <style:text-properties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新細明體" fo:font-size="14pt" style:font-size-asian="14pt" style:font-size-complex="14pt"/>
    </style:style>
    <style:style style:name="T653" style:parent-style-name="預設段落字型" style:family="text">
      <style:text-properties style:font-name-asian="標楷體" fo:font-size="14pt" style:font-size-asian="14pt" style:font-size-complex="14pt"/>
    </style:style>
    <style:style style:name="P654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655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656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658" style:family="table-column">
      <style:table-column-properties style:column-width="1.4708in"/>
    </style:style>
    <style:style style:name="TableColumn659" style:family="table-column">
      <style:table-column-properties style:column-width="1.4708in"/>
    </style:style>
    <style:style style:name="TableColumn660" style:family="table-column">
      <style:table-column-properties style:column-width="1.4708in"/>
    </style:style>
    <style:style style:name="TableColumn661" style:family="table-column">
      <style:table-column-properties style:column-width="1.4708in"/>
    </style:style>
    <style:style style:name="Table657" style:family="table">
      <style:table-properties style:width="5.8833in" fo:margin-left="0in" table:align="left"/>
    </style:style>
    <style:style style:name="TableRow662" style:family="table-row">
      <style:table-row-properties style:min-row-height="0.5236in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665" style:family="table-row">
      <style:table-row-properties style:min-row-height="0.4027in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670" style:family="table-row">
      <style:table-row-properties style:min-row-height="0.718in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679" style:family="table-row">
      <style:table-row-properties style:min-row-height="0.6791in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688" style:family="table-row">
      <style:table-row-properties style:min-row-height="0.6791in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697" style:family="table-row">
      <style:table-row-properties style:min-row-height="0.6784in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706" style:family="table-row">
      <style:table-row-properties style:min-row-height="0.7444in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715" style:parent-style-name="內文" style:family="paragraph">
      <style:paragraph-properties fo:widows="2" fo:orphans="2" style:snap-to-layout-grid="false"/>
    </style:style>
    <style:style style:name="T7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17" style:parent-style-name="預設段落字型" style:family="text">
      <style:text-properties style:font-name-asian="標楷體" fo:font-size="14pt" style:font-size-asian="14pt" style:font-size-complex="14pt"/>
    </style:style>
    <style:style style:name="P718" style:parent-style-name="內文" style:family="paragraph">
      <style:paragraph-properties fo:widows="2" fo:orphans="2" style:snap-to-layout-grid="false" fo:text-indent="0.3333in"/>
    </style:style>
    <style:style style:name="T719" style:parent-style-name="預設段落字型" style:family="text">
      <style:text-properties style:font-name-asian="標楷體" fo:font-size="14pt" style:font-size-asian="14pt" style:font-size-complex="14pt"/>
    </style:style>
    <style:style style:name="T72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21" style:parent-style-name="預設段落字型" style:family="text">
      <style:text-properties style:font-name-asian="標楷體" fo:font-size="14pt" style:font-size-asian="14pt" style:font-size-complex="14pt"/>
    </style:style>
    <style:style style:name="P722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723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724" style:parent-style-name="內文" style:family="paragraph">
      <style:paragraph-properties fo:widows="2" fo:orphans="2" style:snap-to-layout-grid="false" fo:text-indent="0.1965in"/>
    </style:style>
    <style:style style:name="T725" style:parent-style-name="預設段落字型" style:family="text">
      <style:text-properties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-asian="標楷體" fo:font-size="14pt" style:font-size-asian="14pt" style:font-size-complex="14pt"/>
    </style:style>
    <style:style style:name="P731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73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3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34" style:parent-style-name="內文" style:family="paragraph">
      <style:paragraph-properties fo:widows="2" fo:orphans="2" style:snap-to-layout-grid="false" fo:text-indent="0.4916in"/>
    </style:style>
    <style:style style:name="T735" style:parent-style-name="預設段落字型" style:family="text">
      <style:text-properties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41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4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43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744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4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46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47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748" style:parent-style-name="內文" style:family="paragraph">
      <style:paragraph-properties fo:widows="2" fo:orphans="2" style:snap-to-layout-grid="false" fo:text-indent="0.1965in"/>
    </style:style>
    <style:style style:name="T749" style:parent-style-name="預設段落字型" style:family="text">
      <style:text-properties style:font-name-asian="標楷體" fo:font-size="14pt" style:font-size-asian="14pt" style:font-size-complex="14pt"/>
    </style:style>
    <style:style style:name="T750" style:parent-style-name="預設段落字型" style:family="text">
      <style:text-properties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-asian="標楷體" fo:font-size="14pt" style:font-size-asian="14pt" style:font-size-complex="14pt"/>
    </style:style>
    <style:style style:name="T752" style:parent-style-name="預設段落字型" style:family="text">
      <style:text-properties style:font-name-asian="標楷體" fo:font-size="14pt" style:font-size-asian="14pt" style:font-size-complex="14pt"/>
    </style:style>
    <style:style style:name="T753" style:parent-style-name="預設段落字型" style:family="text">
      <style:text-properties style:font-name="新細明體" fo:font-size="14pt" style:font-size-asian="14pt" style:font-size-complex="14pt"/>
    </style:style>
    <style:style style:name="T754" style:parent-style-name="預設段落字型" style:family="text">
      <style:text-properties style:font-name-asian="標楷體" fo:font-size="14pt" style:font-size-asian="14pt" style:font-size-complex="14pt"/>
    </style:style>
    <style:style style:name="P755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756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757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759" style:family="table-column">
      <style:table-column-properties style:column-width="1.4708in"/>
    </style:style>
    <style:style style:name="TableColumn760" style:family="table-column">
      <style:table-column-properties style:column-width="1.4708in"/>
    </style:style>
    <style:style style:name="TableColumn761" style:family="table-column">
      <style:table-column-properties style:column-width="1.4708in"/>
    </style:style>
    <style:style style:name="TableColumn762" style:family="table-column">
      <style:table-column-properties style:column-width="1.4708in"/>
    </style:style>
    <style:style style:name="Table758" style:family="table">
      <style:table-properties style:width="5.8833in" fo:margin-left="0in" table:align="left"/>
    </style:style>
    <style:style style:name="TableRow763" style:family="table-row">
      <style:table-row-properties style:min-row-height="0.5236in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766" style:family="table-row">
      <style:table-row-properties style:min-row-height="0.4027in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771" style:family="table-row">
      <style:table-row-properties style:min-row-height="0.718in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780" style:family="table-row">
      <style:table-row-properties style:min-row-height="0.6791in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789" style:family="table-row">
      <style:table-row-properties style:min-row-height="0.6791in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798" style:family="table-row">
      <style:table-row-properties style:min-row-height="0.7444in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807" style:family="table-row">
      <style:table-row-properties style:min-row-height="0.7444in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816" style:parent-style-name="內文" style:family="paragraph">
      <style:paragraph-properties fo:widows="2" fo:orphans="2" style:snap-to-layout-grid="false"/>
    </style:style>
    <style:style style:name="T8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18" style:parent-style-name="預設段落字型" style:family="text">
      <style:text-properties style:font-name-asian="標楷體" fo:font-size="14pt" style:font-size-asian="14pt" style:font-size-complex="14pt"/>
    </style:style>
    <style:style style:name="P819" style:parent-style-name="內文" style:family="paragraph">
      <style:paragraph-properties fo:widows="2" fo:orphans="2" style:snap-to-layout-grid="false" fo:text-indent="0.3333in"/>
    </style:style>
    <style:style style:name="T820" style:parent-style-name="預設段落字型" style:family="text">
      <style:text-properties style:font-name-asian="標楷體" fo:font-size="14pt" style:font-size-asian="14pt" style:font-size-complex="14pt"/>
    </style:style>
    <style:style style:name="T8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22" style:parent-style-name="預設段落字型" style:family="text">
      <style:text-properties style:font-name-asian="標楷體" fo:font-size="14pt" style:font-size-asian="14pt" style:font-size-complex="14pt"/>
    </style:style>
    <style:style style:name="P823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824" style:parent-style-name="內文" style:family="paragraph">
      <style:paragraph-properties fo:widows="2" fo:orphans="2" style:snap-to-layout-grid="false"/>
      <style:text-properties style:font-name-asian="標楷體" fo:font-size="14pt" style:font-size-asian="14pt" style:font-size-complex="14pt"/>
    </style:style>
    <style:style style:name="P825" style:parent-style-name="內文" style:family="paragraph">
      <style:paragraph-properties fo:widows="2" fo:orphans="2" style:snap-to-layout-grid="false" fo:text-indent="0.1965in"/>
    </style:style>
    <style:style style:name="T826" style:parent-style-name="預設段落字型" style:family="text">
      <style:text-properties style:font-name-asian="標楷體" fo:font-size="14pt" style:font-size-asian="14pt" style:font-size-complex="14pt"/>
    </style:style>
    <style:style style:name="T827" style:parent-style-name="預設段落字型" style:family="text">
      <style:text-properties style:font-name-asian="標楷體" fo:font-size="14pt" style:font-size-asian="14pt" style:font-size-complex="14pt"/>
    </style:style>
    <style:style style:name="T828" style:parent-style-name="預設段落字型" style:family="text">
      <style:text-properties style:font-name-asian="標楷體" fo:font-size="14pt" style:font-size-asian="14pt" style:font-size-complex="14pt"/>
    </style:style>
    <style:style style:name="T829" style:parent-style-name="預設段落字型" style:family="text">
      <style:text-properties style:font-name-asian="標楷體" fo:font-size="14pt" style:font-size-asian="14pt" style:font-size-complex="14pt"/>
    </style:style>
    <style:style style:name="T8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1" style:parent-style-name="預設段落字型" style:family="text">
      <style:text-properties style:font-name-asian="標楷體" fo:font-size="14pt" style:font-size-asian="14pt" style:font-size-complex="14pt"/>
    </style:style>
    <style:style style:name="P832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83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34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35" style:parent-style-name="內文" style:family="paragraph">
      <style:paragraph-properties fo:widows="2" fo:orphans="2" style:snap-to-layout-grid="false" fo:text-indent="0.4916in"/>
    </style:style>
    <style:style style:name="T836" style:parent-style-name="預設段落字型" style:family="text">
      <style:text-properties style:font-name-asian="標楷體" fo:font-size="14pt" style:font-size-asian="14pt" style:font-size-complex="14pt"/>
    </style:style>
    <style:style style:name="T8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42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43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44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845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46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47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48" style:parent-style-name="內文" style:family="paragraph">
      <style:paragraph-properties fo:widows="2" fo:orphans="2" style:snap-to-layout-grid="false" fo:text-indent="0.4916in"/>
      <style:text-properties style:font-name-asian="標楷體" fo:font-size="14pt" style:font-size-asian="14pt" style:font-size-complex="14pt"/>
    </style:style>
    <style:style style:name="P849" style:parent-style-name="內文" style:family="paragraph">
      <style:paragraph-properties fo:widows="2" fo:orphans="2" style:snap-to-layout-grid="false" fo:text-indent="0.1965in"/>
    </style:style>
    <style:style style:name="T850" style:parent-style-name="預設段落字型" style:family="text">
      <style:text-properties style:font-name-asian="標楷體" fo:font-size="14pt" style:font-size-asian="14pt" style:font-size-complex="14pt"/>
    </style:style>
    <style:style style:name="T851" style:parent-style-name="預設段落字型" style:family="text">
      <style:text-properties style:font-name-asian="標楷體" fo:font-size="14pt" style:font-size-asian="14pt" style:font-size-complex="14pt"/>
    </style:style>
    <style:style style:name="T852" style:parent-style-name="預設段落字型" style:family="text">
      <style:text-properties style:font-name-asian="標楷體" fo:font-size="14pt" style:font-size-asian="14pt" style:font-size-complex="14pt"/>
    </style:style>
    <style:style style:name="T853" style:parent-style-name="預設段落字型" style:family="text">
      <style:text-properties style:font-name-asian="標楷體" fo:font-size="14pt" style:font-size-asian="14pt" style:font-size-complex="14pt"/>
    </style:style>
    <style:style style:name="T854" style:parent-style-name="預設段落字型" style:family="text">
      <style:text-properties style:font-name="新細明體" fo:font-size="14pt" style:font-size-asian="14pt" style:font-size-complex="14pt"/>
    </style:style>
    <style:style style:name="T855" style:parent-style-name="預設段落字型" style:family="text">
      <style:text-properties style:font-name-asian="標楷體" fo:font-size="14pt" style:font-size-asian="14pt" style:font-size-complex="14pt"/>
    </style:style>
    <style:style style:name="P856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857" style:parent-style-name="內文" style:family="paragraph">
      <style:paragraph-properties fo:widows="2" fo:orphans="2" style:snap-to-layout-grid="false" fo:text-indent="0.1965in"/>
      <style:text-properties style:font-name-asian="標楷體" fo:font-size="14pt" style:font-size-asian="14pt" style:font-size-complex="14pt"/>
    </style:style>
    <style:style style:name="P858" style:parent-style-name="內文" style:family="paragraph">
      <style:paragraph-properties fo:widows="2" fo:orphans="2" style:snap-to-layout-grid="false" fo:text-align="center" fo:text-indent="0.1965in"/>
      <style:text-properties style:font-name-asian="標楷體" fo:font-weight="bold" style:font-weight-asian="bold" fo:font-size="14pt" style:font-size-asian="14pt" style:font-size-complex="14pt"/>
    </style:style>
    <style:style style:name="TableColumn860" style:family="table-column">
      <style:table-column-properties style:column-width="1.4708in"/>
    </style:style>
    <style:style style:name="TableColumn861" style:family="table-column">
      <style:table-column-properties style:column-width="1.4708in"/>
    </style:style>
    <style:style style:name="TableColumn862" style:family="table-column">
      <style:table-column-properties style:column-width="1.4708in"/>
    </style:style>
    <style:style style:name="TableColumn863" style:family="table-column">
      <style:table-column-properties style:column-width="1.4708in"/>
    </style:style>
    <style:style style:name="Table859" style:family="table">
      <style:table-properties style:width="5.8833in" fo:margin-left="0in" table:align="left"/>
    </style:style>
    <style:style style:name="TableRow864" style:family="table-row">
      <style:table-row-properties style:min-row-height="0.5236in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867" style:family="table-row">
      <style:table-row-properties style:min-row-height="0.4027in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872" style:family="table-row">
      <style:table-row-properties style:min-row-height="0.718in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881" style:family="table-row">
      <style:table-row-properties style:min-row-height="0.6791in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890" style:family="table-row">
      <style:table-row-properties style:min-row-height="0.6791in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899" style:family="table-row">
      <style:table-row-properties style:min-row-height="0.6784in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Row908" style:family="table-row">
      <style:table-row-properties style:min-row-height="0.7444in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 style:font-size-complex="14pt"/>
    </style:style>
    <style:style style:name="P917" style:parent-style-name="內文" style:family="paragraph">
      <style:paragraph-properties fo:widows="2" fo:orphans="2" style:snap-to-layout-grid="false" fo:text-indent="0.168in"/>
    </style:style>
  </office:automatic-styles>
  <office:body>
    <office:text text:use-soft-page-breaks="true">
      <text:p text:style-name="P1"><text:span text:style-name="T2">壹、教職員工趣味競賽：</text:span><text:span text:style-name="T3">採計時賽各取前四名。</text:span></text:p>
      <text:p text:style-name="P4"><text:span text:style-name="T5">趣味競賽名稱：</text:span><text:span text:style-name="T6">拋繡球：計分賽</text:span><text:span text:style-name="T7">。</text:span></text:p>
      <text:p text:style-name="P8">一、參賽人數：每隊參賽人數為16人（男8女8）。</text:p>
      <text:p text:style-name="P9">二、比賽方式：</text:p>
      <text:p text:style-name="P10"><text:span text:style-name="T11">(</text:span><text:span text:style-name="T12">一</text:span><text:span text:style-name="T13">)</text:span><text:span text:style-name="T14">器材：棒球</text:span><text:span text:style-name="T15">、壘球、籃子</text:span><text:span text:style-name="T16">。</text:span></text:p>
      <text:p text:style-name="P17">(二)進行方式</text:p>
      <text:p text:style-name="P18">1.距離6公尺處放置籃子。</text:p>
      <text:p text:style-name="P19">2.參加隊伍在起點處集合，每人持5球，依序將球拋入籃中。</text:p>
      <text:p text:style-name="P20"><text:span text:style-name="T21">3.</text:span><text:span text:style-name="T22">前</text:span><text:span text:style-name="T23">13</text:span><text:span text:style-name="T24">棒拋棒球，每球一分；後三棒拋壘球，每球以</text:span><text:span text:style-name="T25">2</text:span><text:span text:style-name="T26">分計。</text:span></text:p>
      <text:p text:style-name="P27">4.十六人拋完後統計籃內總球數(分數)。</text:p>
      <text:p text:style-name="P28">5.比賽分兩組進行。<text:s/></text:p>
      <text:p text:style-name="P29">(三)注意事項：</text:p>
      <text:p text:style-name="P30">1.未拋入的球不能拾回重拋。</text:p>
      <text:p text:style-name="P31">2.拋、投皆可。</text:p>
      <text:p text:style-name="P32">3.不可越線。</text:p>
      <text:p text:style-name="P33">4.球進籃子再彈出，成績照算。</text:p>
      <text:p text:style-name="P34"><text:span text:style-name="T35">(</text:span><text:span text:style-name="T36">四</text:span><text:span text:style-name="T37">)</text:span><text:span text:style-name="T38">成績計算</text:span><text:span text:style-name="T39">：</text:span><text:span text:style-name="T40">以分數計算成績，如分數相同以比賽時間計。</text:span></text:p>
      <text:p text:style-name="P41"/>
      <text:p text:style-name="P42">--------------------------------------------------------------------------------------</text:p>
      <text:p text:style-name="P43">教職員工趣味競賽報名表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columns-spanned="4">
            <text:p text:style-name="P51">行政組(董事會、各行政單位)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男生</text:p>
          </table:table-cell>
          <table:covered-table-cell/>
          <table:table-cell table:style-name="TableCell55" table:number-columns-spanned="2">
            <text:p text:style-name="P56">女生</text:p>
          </table:table-cell>
          <table:covered-table-cell/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預備選手</text:p>
          </table:table-cell>
          <table:table-cell table:style-name="TableCell96">
            <text:p text:style-name="P97"/>
          </table:table-cell>
          <table:table-cell table:style-name="TableCell98">
            <text:p text:style-name="P99">預備選手</text:p>
          </table:table-cell>
          <table:table-cell table:style-name="TableCell100">
            <text:p text:style-name="P101"/>
          </table:table-cell>
        </table:table-row>
      </table:table>
      <text:p text:style-name="P102"/>
      <text:soft-page-break/>
      <text:p text:style-name="P103"><text:span text:style-name="T104">壹、教職員工趣味競賽：</text:span><text:span text:style-name="T105">採計時賽各取前四名。</text:span></text:p>
      <text:p text:style-name="P106"><text:span text:style-name="T107">趣味競賽名稱：</text:span><text:span text:style-name="T108">拋繡球：計分賽</text:span><text:span text:style-name="T109">。</text:span></text:p>
      <text:p text:style-name="P110">一、參賽人數：每隊參賽人數為16人（男8女8）。</text:p>
      <text:p text:style-name="P111">二、比賽方式：</text:p>
      <text:p text:style-name="P112"><text:span text:style-name="T113">(</text:span><text:span text:style-name="T114">一</text:span><text:span text:style-name="T115">)</text:span><text:span text:style-name="T116">器材：棒球</text:span><text:span text:style-name="T117">、壘球、籃子</text:span><text:span text:style-name="T118">。</text:span></text:p>
      <text:p text:style-name="P119">(二)進行方式</text:p>
      <text:p text:style-name="P120">1.距離6公尺處放置籃子。</text:p>
      <text:p text:style-name="P121">2.參加隊伍在起點處集合，每人持5球，依序將球拋入籃中。</text:p>
      <text:p text:style-name="P122"><text:span text:style-name="T123">3.</text:span><text:span text:style-name="T124">前</text:span><text:span text:style-name="T125">13</text:span><text:span text:style-name="T126">棒拋棒球，每球一分；後三棒拋壘球，每球以</text:span><text:span text:style-name="T127">2</text:span><text:span text:style-name="T128">分計。</text:span></text:p>
      <text:p text:style-name="P129">4.十六人拋完後統計籃內總球數(分數)。</text:p>
      <text:p text:style-name="P130">5.比賽分兩組進行。<text:s/></text:p>
      <text:p text:style-name="P131">(三)注意事項：</text:p>
      <text:p text:style-name="P132">1.未拋入的球不能拾回重拋。</text:p>
      <text:p text:style-name="P133">2.拋、投皆可。</text:p>
      <text:p text:style-name="P134">3.不可越線。</text:p>
      <text:p text:style-name="P135">4.球進籃子再彈出，成績照算。</text:p>
      <text:p text:style-name="P136"><text:span text:style-name="T137">(</text:span><text:span text:style-name="T138">四</text:span><text:span text:style-name="T139">)</text:span><text:span text:style-name="T140">成績計算</text:span><text:span text:style-name="T141">：</text:span><text:span text:style-name="T142">以分數計算成績，如分數相同以比賽時間計。</text:span></text:p>
      <text:p text:style-name="P143"/>
      <text:p text:style-name="P144">--------------------------------------------------------------------------------------</text:p>
      <text:p text:style-name="P145">教職員工趣味競賽報名表</text:p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 table:number-columns-spanned="4">
            <text:p text:style-name="P153">護理系、長照系、視光系</text:p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P156">男生</text:p>
          </table:table-cell>
          <table:covered-table-cell/>
          <table:table-cell table:style-name="TableCell157" table:number-columns-spanned="2">
            <text:p text:style-name="P158">女生</text:p>
          </table:table-cell>
          <table:covered-table-cell/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預備選手</text:p>
          </table:table-cell>
          <table:table-cell table:style-name="TableCell198">
            <text:p text:style-name="P199"/>
          </table:table-cell>
          <table:table-cell table:style-name="TableCell200">
            <text:p text:style-name="P201">預備選手</text:p>
          </table:table-cell>
          <table:table-cell table:style-name="TableCell202">
            <text:p text:style-name="P203"/>
          </table:table-cell>
        </table:table-row>
      </table:table>
      <text:p text:style-name="P204"/>
      <text:p text:style-name="P205"/>
      <text:p text:style-name="P206"><text:span text:style-name="T207">壹、教職員工趣味競賽：</text:span><text:span text:style-name="T208">採計時賽各取前四名。</text:span></text:p>
      <text:p text:style-name="P209"><text:span text:style-name="T210">趣味競賽名稱：</text:span><text:span text:style-name="T211">拋繡球：計分賽</text:span><text:span text:style-name="T212">。</text:span></text:p>
      <text:p text:style-name="P213">一、參賽人數：每隊參賽人數為16人（男8女8）。</text:p>
      <text:p text:style-name="P214">二、比賽方式：</text:p>
      <text:p text:style-name="P215"><text:span text:style-name="T216">(</text:span><text:span text:style-name="T217">一</text:span><text:span text:style-name="T218">)</text:span><text:span text:style-name="T219">器材：棒球</text:span><text:span text:style-name="T220">、壘球、籃子</text:span><text:span text:style-name="T221">。</text:span></text:p>
      <text:p text:style-name="P222">(二)進行方式</text:p>
      <text:p text:style-name="P223">1.距離6公尺處放置籃子。</text:p>
      <text:p text:style-name="P224">2.參加隊伍在起點處集合，每人持5球，依序將球拋入籃中。</text:p>
      <text:p text:style-name="P225"><text:span text:style-name="T226">3.</text:span><text:span text:style-name="T227">前</text:span><text:span text:style-name="T228">13</text:span><text:span text:style-name="T229">棒拋棒球，每球一分；後三棒拋壘球，每球以</text:span><text:span text:style-name="T230">2</text:span><text:span text:style-name="T231">分計。</text:span></text:p>
      <text:p text:style-name="P232">4.十六人拋完後統計籃內總球數(分數)。</text:p>
      <text:p text:style-name="P233">5.比賽分兩組進行。<text:s/></text:p>
      <text:p text:style-name="P234">(三)注意事項：</text:p>
      <text:p text:style-name="P235">1.未拋入的球不能拾回重拋。</text:p>
      <text:p text:style-name="P236">2.拋、投皆可。</text:p>
      <text:p text:style-name="P237">3.不可越線。</text:p>
      <text:p text:style-name="P238">4.球進籃子再彈出，成績照算。</text:p>
      <text:p text:style-name="P239"><text:span text:style-name="T240">(</text:span><text:span text:style-name="T241">四</text:span><text:span text:style-name="T242">)</text:span><text:span text:style-name="T243">成績計算</text:span><text:span text:style-name="T244">：</text:span><text:span text:style-name="T245">以分數計算成績，如分數相同以比賽時間計。</text:span></text:p>
      <text:p text:style-name="P246"/>
      <text:p text:style-name="P247">--------------------------------------------------------------------------------------</text:p>
      <text:p text:style-name="P248">教職員工趣味競賽報名表</text:p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  <table:table-column table:style-name="TableColumn253"/>
        </table:table-columns>
        <table:table-row table:style-name="TableRow254">
          <table:table-cell table:style-name="TableCell255" table:number-columns-spanned="4">
            <text:p text:style-name="P256">食營系、餐旅系</text:p>
          </table:table-cell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2">
            <text:p text:style-name="P259">男生</text:p>
          </table:table-cell>
          <table:covered-table-cell/>
          <table:table-cell table:style-name="TableCell260" table:number-columns-spanned="2">
            <text:p text:style-name="P261">女生</text:p>
          </table:table-cell>
          <table:covered-table-cell/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預備選手</text:p>
          </table:table-cell>
          <table:table-cell table:style-name="TableCell301">
            <text:p text:style-name="P302"/>
          </table:table-cell>
          <table:table-cell table:style-name="TableCell303">
            <text:p text:style-name="P304">預備選手</text:p>
          </table:table-cell>
          <table:table-cell table:style-name="TableCell305">
            <text:p text:style-name="P306"/>
          </table:table-cell>
        </table:table-row>
      </table:table>
      <text:p text:style-name="P307"/>
      <text:p text:style-name="P308"><text:span text:style-name="T309">壹、教職員工趣味競賽：</text:span><text:span text:style-name="T310">採計時賽各取前四名。</text:span></text:p>
      <text:p text:style-name="P311"><text:span text:style-name="T312">趣味競賽名稱：</text:span><text:span text:style-name="T313">拋繡球：計分賽</text:span><text:span text:style-name="T314">。</text:span></text:p>
      <text:p text:style-name="P315">一、參賽人數：每隊參賽人數為16人（男8女8）。</text:p>
      <text:p text:style-name="P316">二、比賽方式：</text:p>
      <text:p text:style-name="P317"><text:span text:style-name="T318">(</text:span><text:span text:style-name="T319">一</text:span><text:span text:style-name="T320">)</text:span><text:span text:style-name="T321">器材：棒球</text:span><text:span text:style-name="T322">、壘球、籃子</text:span><text:span text:style-name="T323">。</text:span></text:p>
      <text:p text:style-name="P324">(二)進行方式</text:p>
      <text:p text:style-name="P325">1.距離6公尺處放置籃子。</text:p>
      <text:p text:style-name="P326">2.參加隊伍在起點處集合，每人持5球，依序將球拋入籃中。</text:p>
      <text:p text:style-name="P327"><text:span text:style-name="T328">3.</text:span><text:span text:style-name="T329">前</text:span><text:span text:style-name="T330">13</text:span><text:span text:style-name="T331">棒拋棒球，每球一分；後三棒拋壘球，每球以</text:span><text:span text:style-name="T332">2</text:span><text:span text:style-name="T333">分計。</text:span></text:p>
      <text:p text:style-name="P334">4.十六人拋完後統計籃內總球數(分數)。</text:p>
      <text:p text:style-name="P335">5.比賽分兩組進行。<text:s/></text:p>
      <text:p text:style-name="P336">(三)注意事項：</text:p>
      <text:p text:style-name="P337">1.未拋入的球不能拾回重拋。</text:p>
      <text:p text:style-name="P338">2.拋、投皆可。</text:p>
      <text:p text:style-name="P339">3.不可越線。</text:p>
      <text:p text:style-name="P340">4.球進籃子再彈出，成績照算。</text:p>
      <text:p text:style-name="P341"><text:span text:style-name="T342">(</text:span><text:span text:style-name="T343">四</text:span><text:span text:style-name="T344">)</text:span><text:span text:style-name="T345">成績計算</text:span><text:span text:style-name="T346">：</text:span><text:span text:style-name="T347">以分數計算成績，如分數相同以比賽時間計。</text:span></text:p>
      <text:p text:style-name="P348"/>
      <text:p text:style-name="P349">--------------------------------------------------------------------------------------</text:p>
      <text:p text:style-name="P350">教職員工趣味競賽報名表</text:p>
      <table:table table:style-name="Table351">
        <table:table-columns>
          <table:table-column table:style-name="TableColumn352"/>
          <table:table-column table:style-name="TableColumn353"/>
          <table:table-column table:style-name="TableColumn354"/>
          <table:table-column table:style-name="TableColumn355"/>
        </table:table-columns>
        <table:table-row table:style-name="TableRow356">
          <table:table-cell table:style-name="TableCell357" table:number-columns-spanned="4">
            <text:p text:style-name="P358">醫技系、幼保系、調保系</text:p>
          </table:table-cell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2">
            <text:p text:style-name="P361">男生</text:p>
          </table:table-cell>
          <table:covered-table-cell/>
          <table:table-cell table:style-name="TableCell362" table:number-columns-spanned="2">
            <text:p text:style-name="P363">女生</text:p>
          </table:table-cell>
          <table:covered-table-cell/>
        </table:table-row>
        <table:table-row table:style-name="TableRow364"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預備選手</text:p>
          </table:table-cell>
          <table:table-cell table:style-name="TableCell403">
            <text:p text:style-name="P404"/>
          </table:table-cell>
          <table:table-cell table:style-name="TableCell405">
            <text:p text:style-name="P406">預備選手</text:p>
          </table:table-cell>
          <table:table-cell table:style-name="TableCell407">
            <text:p text:style-name="P408"/>
          </table:table-cell>
        </table:table-row>
      </table:table>
      <text:p text:style-name="P409"/>
      <text:p text:style-name="P410"><text:span text:style-name="T411">壹、教職員工趣味競賽：</text:span><text:span text:style-name="T412">採計時賽各取前四名。</text:span></text:p>
      <text:p text:style-name="P413"><text:span text:style-name="T414">趣味競賽名稱：</text:span><text:span text:style-name="T415">拋繡球：計分賽</text:span><text:span text:style-name="T416">。</text:span></text:p>
      <text:p text:style-name="P417">一、參賽人數：每隊參賽人數為16人（男8女8）。</text:p>
      <text:p text:style-name="P418">二、比賽方式：</text:p>
      <text:p text:style-name="P419"><text:span text:style-name="T420">(</text:span><text:span text:style-name="T421">一</text:span><text:span text:style-name="T422">)</text:span><text:span text:style-name="T423">器材：棒球</text:span><text:span text:style-name="T424">、壘球、籃子</text:span><text:span text:style-name="T425">。</text:span></text:p>
      <text:p text:style-name="P426">(二)進行方式</text:p>
      <text:p text:style-name="P427">1.距離6公尺處放置籃子。</text:p>
      <text:p text:style-name="P428">2.參加隊伍在起點處集合，每人持5球，依序將球拋入籃中。</text:p>
      <text:p text:style-name="P429"><text:span text:style-name="T430">3.</text:span><text:span text:style-name="T431">前</text:span><text:span text:style-name="T432">13</text:span><text:span text:style-name="T433">棒拋棒球，每球一分；後三棒拋壘球，每球以</text:span><text:span text:style-name="T434">2</text:span><text:span text:style-name="T435">分計。</text:span></text:p>
      <text:p text:style-name="P436">4.十六人拋完後統計籃內總球數(分數)。</text:p>
      <text:p text:style-name="P437">5.比賽分兩組進行。<text:s/></text:p>
      <text:p text:style-name="P438">(三)注意事項：</text:p>
      <text:p text:style-name="P439">1.未拋入的球不能拾回重拋。</text:p>
      <text:p text:style-name="P440">2.拋、投皆可。</text:p>
      <text:p text:style-name="P441">3.不可越線。</text:p>
      <text:p text:style-name="P442">4.球進籃子再彈出，成績照算。</text:p>
      <text:p text:style-name="P443"><text:span text:style-name="T444">(</text:span><text:span text:style-name="T445">四</text:span><text:span text:style-name="T446">)</text:span><text:span text:style-name="T447">成績計算</text:span><text:span text:style-name="T448">：</text:span><text:span text:style-name="T449">以分數計算成績，如分數相同以比賽時間計。</text:span></text:p>
      <text:p text:style-name="P450"/>
      <text:p text:style-name="P451">--------------------------------------------------------------------------------------</text:p>
      <text:p text:style-name="P452">教職員工趣味競賽報名表</text:p>
      <table:table table:style-name="Table453">
        <table:table-columns>
          <table:table-column table:style-name="TableColumn454"/>
          <table:table-column table:style-name="TableColumn455"/>
          <table:table-column table:style-name="TableColumn456"/>
          <table:table-column table:style-name="TableColumn457"/>
        </table:table-columns>
        <table:table-row table:style-name="TableRow458">
          <table:table-cell table:style-name="TableCell459" table:number-columns-spanned="4">
            <text:p text:style-name="P460">醫管系、資管系、妝管、寵美系</text:p>
          </table:table-cell>
          <table:covered-table-cell/>
          <table:covered-table-cell/>
          <table:covered-table-cell/>
        </table:table-row>
        <table:table-row table:style-name="TableRow461">
          <table:table-cell table:style-name="TableCell462" table:number-columns-spanned="2">
            <text:p text:style-name="P463">男生</text:p>
          </table:table-cell>
          <table:covered-table-cell/>
          <table:table-cell table:style-name="TableCell464" table:number-columns-spanned="2">
            <text:p text:style-name="P465">女生</text:p>
          </table:table-cell>
          <table:covered-table-cell/>
        </table:table-row>
        <table:table-row table:style-name="TableRow466"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>預備選手</text:p>
          </table:table-cell>
          <table:table-cell table:style-name="TableCell505">
            <text:p text:style-name="P506"/>
          </table:table-cell>
          <table:table-cell table:style-name="TableCell507">
            <text:p text:style-name="P508">預備選手</text:p>
          </table:table-cell>
          <table:table-cell table:style-name="TableCell509">
            <text:p text:style-name="P510"/>
          </table:table-cell>
        </table:table-row>
      </table:table>
      <text:p text:style-name="P511"/>
      <text:p text:style-name="P512"/>
      <text:p text:style-name="P513"><text:span text:style-name="T514">壹、教職員工趣味競賽：</text:span><text:span text:style-name="T515">採計時賽各取前四名。</text:span></text:p>
      <text:p text:style-name="P516"><text:span text:style-name="T517">趣味競賽名稱：</text:span><text:span text:style-name="T518">拋繡球：計分賽</text:span><text:span text:style-name="T519">。</text:span></text:p>
      <text:p text:style-name="P520">一、參賽人數：每隊參賽人數為16人（男8女8）。</text:p>
      <text:p text:style-name="P521">二、比賽方式：</text:p>
      <text:p text:style-name="P522"><text:span text:style-name="T523">(</text:span><text:span text:style-name="T524">一</text:span><text:span text:style-name="T525">)</text:span><text:span text:style-name="T526">器材：棒球</text:span><text:span text:style-name="T527">、壘球、籃子</text:span><text:span text:style-name="T528">。</text:span></text:p>
      <text:p text:style-name="P529">(二)進行方式</text:p>
      <text:p text:style-name="P530">1.距離6公尺處放置籃子。</text:p>
      <text:p text:style-name="P531">2.參加隊伍在起點處集合，每人持5球，依序將球拋入籃中。</text:p>
      <text:p text:style-name="P532"><text:span text:style-name="T533">3.</text:span><text:span text:style-name="T534">前</text:span><text:span text:style-name="T535">13</text:span><text:span text:style-name="T536">棒拋棒球，每球一分；後三棒拋壘球，每球以</text:span><text:span text:style-name="T537">2</text:span><text:span text:style-name="T538">分計。</text:span></text:p>
      <text:p text:style-name="P539">4.十六人拋完後統計籃內總球數(分數)。</text:p>
      <text:p text:style-name="P540">5.比賽分兩組進行。<text:s/></text:p>
      <text:p text:style-name="P541">(三)注意事項：</text:p>
      <text:p text:style-name="P542">1.未拋入的球不能拾回重拋。</text:p>
      <text:p text:style-name="P543">2.拋、投皆可。</text:p>
      <text:p text:style-name="P544">3.不可越線。</text:p>
      <text:p text:style-name="P545">4.球進籃子再彈出，成績照算。</text:p>
      <text:p text:style-name="P546"><text:span text:style-name="T547">(</text:span><text:span text:style-name="T548">四</text:span><text:span text:style-name="T549">)</text:span><text:span text:style-name="T550">成績計算</text:span><text:span text:style-name="T551">：</text:span><text:span text:style-name="T552">以分數計算成績，如分數相同以比賽時間計。</text:span></text:p>
      <text:p text:style-name="P553"/>
      <text:p text:style-name="P554">--------------------------------------------------------------------------------------</text:p>
      <text:p text:style-name="P555">教職員工趣味競賽報名表</text:p>
      <table:table table:style-name="Table556">
        <table:table-columns>
          <table:table-column table:style-name="TableColumn557"/>
          <table:table-column table:style-name="TableColumn558"/>
          <table:table-column table:style-name="TableColumn559"/>
          <table:table-column table:style-name="TableColumn560"/>
        </table:table-columns>
        <table:table-row table:style-name="TableRow561">
          <table:table-cell table:style-name="TableCell562" table:number-columns-spanned="4">
            <text:p text:style-name="P563">職安系、環安系、生醫系、製藥系、語治系</text:p>
          </table:table-cell>
          <table:covered-table-cell/>
          <table:covered-table-cell/>
          <table:covered-table-cell/>
        </table:table-row>
        <table:table-row table:style-name="TableRow564">
          <table:table-cell table:style-name="TableCell565" table:number-columns-spanned="2">
            <text:p text:style-name="P566">男生</text:p>
          </table:table-cell>
          <table:covered-table-cell/>
          <table:table-cell table:style-name="TableCell567" table:number-columns-spanned="2">
            <text:p text:style-name="P568">女生</text:p>
          </table:table-cell>
          <table:covered-table-cell/>
        </table:table-row>
        <table:table-row table:style-name="TableRow569"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</table:table-row>
        <table:table-row table:style-name="TableRow578"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P607">預備選手</text:p>
          </table:table-cell>
          <table:table-cell table:style-name="TableCell608">
            <text:p text:style-name="P609"/>
          </table:table-cell>
          <table:table-cell table:style-name="TableCell610">
            <text:p text:style-name="P611">預備選手</text:p>
          </table:table-cell>
          <table:table-cell table:style-name="TableCell612">
            <text:p text:style-name="P613"/>
          </table:table-cell>
        </table:table-row>
      </table:table>
      <text:p text:style-name="P614"><text:span text:style-name="T615">壹、教職員工趣味競賽：</text:span><text:span text:style-name="T616">採計時賽各取前四名。</text:span></text:p>
      <text:p text:style-name="P617"><text:span text:style-name="T618">趣味競賽名稱：</text:span><text:span text:style-name="T619">拋繡球：計分賽</text:span><text:span text:style-name="T620">。</text:span></text:p>
      <text:p text:style-name="P621">一、參賽人數：每隊參賽人數為16人（男8女8）。</text:p>
      <text:p text:style-name="P622">二、比賽方式：</text:p>
      <text:p text:style-name="P623"><text:span text:style-name="T624">(</text:span><text:span text:style-name="T625">一</text:span><text:span text:style-name="T626">)</text:span><text:span text:style-name="T627">器材：棒球</text:span><text:span text:style-name="T628">、壘球、籃子</text:span><text:span text:style-name="T629">。</text:span></text:p>
      <text:p text:style-name="P630">(二)進行方式</text:p>
      <text:p text:style-name="P631">1.距離6公尺處放置籃子。</text:p>
      <text:p text:style-name="P632">2.參加隊伍在起點處集合，每人持5球，依序將球拋入籃中。</text:p>
      <text:p text:style-name="P633"><text:span text:style-name="T634">3.</text:span><text:span text:style-name="T635">前</text:span><text:span text:style-name="T636">13</text:span><text:span text:style-name="T637">棒拋棒球，每球一分；後三棒拋壘球，每球以</text:span><text:span text:style-name="T638">2</text:span><text:span text:style-name="T639">分計。</text:span></text:p>
      <text:p text:style-name="P640">4.十六人拋完後統計籃內總球數(分數)。</text:p>
      <text:p text:style-name="P641">5.比賽分兩組進行。<text:s/></text:p>
      <text:p text:style-name="P642">(三)注意事項：</text:p>
      <text:p text:style-name="P643">1.未拋入的球不能拾回重拋。</text:p>
      <text:p text:style-name="P644">2.拋、投皆可。</text:p>
      <text:p text:style-name="P645">3.不可越線。</text:p>
      <text:p text:style-name="P646">4.球進籃子再彈出，成績照算。</text:p>
      <text:p text:style-name="P647"><text:span text:style-name="T648">(</text:span><text:span text:style-name="T649">四</text:span><text:span text:style-name="T650">)</text:span><text:span text:style-name="T651">成績計算</text:span><text:span text:style-name="T652">：</text:span><text:span text:style-name="T653">以分數計算成績，如分數相同以比賽時間計。</text:span></text:p>
      <text:p text:style-name="P654"/>
      <text:p text:style-name="P655">--------------------------------------------------------------------------------------</text:p>
      <text:p text:style-name="P656">教職員工趣味競賽報名表</text:p>
      <table:table table:style-name="Table657">
        <table:table-columns>
          <table:table-column table:style-name="TableColumn658"/>
          <table:table-column table:style-name="TableColumn659"/>
          <table:table-column table:style-name="TableColumn660"/>
          <table:table-column table:style-name="TableColumn661"/>
        </table:table-columns>
        <table:table-row table:style-name="TableRow662">
          <table:table-cell table:style-name="TableCell663" table:number-columns-spanned="4">
            <text:p text:style-name="P664">全國校友會</text:p>
          </table:table-cell>
          <table:covered-table-cell/>
          <table:covered-table-cell/>
          <table:covered-table-cell/>
        </table:table-row>
        <table:table-row table:style-name="TableRow665">
          <table:table-cell table:style-name="TableCell666" table:number-columns-spanned="2">
            <text:p text:style-name="P667">男生</text:p>
          </table:table-cell>
          <table:covered-table-cell/>
          <table:table-cell table:style-name="TableCell668" table:number-columns-spanned="2">
            <text:p text:style-name="P669">女生</text:p>
          </table:table-cell>
          <table:covered-table-cell/>
        </table:table-row>
        <table:table-row table:style-name="TableRow670"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</table:table-row>
        <table:table-row table:style-name="TableRow688"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</table:table-row>
        <table:table-row table:style-name="TableRow706">
          <table:table-cell table:style-name="TableCell707">
            <text:p text:style-name="P708">預備選手</text:p>
          </table:table-cell>
          <table:table-cell table:style-name="TableCell709">
            <text:p text:style-name="P710"/>
          </table:table-cell>
          <table:table-cell table:style-name="TableCell711">
            <text:p text:style-name="P712">預備選手</text:p>
          </table:table-cell>
          <table:table-cell table:style-name="TableCell713">
            <text:p text:style-name="P714"/>
          </table:table-cell>
        </table:table-row>
      </table:table>
      <text:p text:style-name="P715"><text:span text:style-name="T716">壹、教職員工趣味競賽：</text:span><text:span text:style-name="T717">採計時賽各取前四名。</text:span></text:p>
      <text:p text:style-name="P718"><text:span text:style-name="T719">趣味競賽名稱：</text:span><text:span text:style-name="T720">拋繡球：計分賽</text:span><text:span text:style-name="T721">。</text:span></text:p>
      <text:p text:style-name="P722">一、參賽人數：每隊參賽人數為16人（男8女8）。</text:p>
      <text:p text:style-name="P723">二、比賽方式：</text:p>
      <text:p text:style-name="P724"><text:span text:style-name="T725">(</text:span><text:span text:style-name="T726">一</text:span><text:span text:style-name="T727">)</text:span><text:span text:style-name="T728">器材：棒球</text:span><text:span text:style-name="T729">、壘球、籃子</text:span><text:span text:style-name="T730">。</text:span></text:p>
      <text:p text:style-name="P731">(二)進行方式</text:p>
      <text:p text:style-name="P732">1.距離6公尺處放置籃子。</text:p>
      <text:p text:style-name="P733">2.參加隊伍在起點處集合，每人持5球，依序將球拋入籃中。</text:p>
      <text:p text:style-name="P734"><text:span text:style-name="T735">3.</text:span><text:span text:style-name="T736">前</text:span><text:span text:style-name="T737">13</text:span><text:span text:style-name="T738">棒拋棒球，每球一分；後三棒拋壘球，每球以</text:span><text:span text:style-name="T739">2</text:span><text:span text:style-name="T740">分計。</text:span></text:p>
      <text:p text:style-name="P741">4.十六人拋完後統計籃內總球數(分數)。</text:p>
      <text:p text:style-name="P742">5.比賽分兩組進行。<text:s/></text:p>
      <text:p text:style-name="P743">(三)注意事項：</text:p>
      <text:p text:style-name="P744">1.未拋入的球不能拾回重拋。</text:p>
      <text:p text:style-name="P745">2.拋、投皆可。</text:p>
      <text:p text:style-name="P746">3.不可越線。</text:p>
      <text:p text:style-name="P747">4.球進籃子再彈出，成績照算。</text:p>
      <text:p text:style-name="P748"><text:span text:style-name="T749">(</text:span><text:span text:style-name="T750">四</text:span><text:span text:style-name="T751">)</text:span><text:span text:style-name="T752">成績計算</text:span><text:span text:style-name="T753">：</text:span><text:span text:style-name="T754">以分數計算成績，如分數相同以比賽時間計。</text:span></text:p>
      <text:p text:style-name="P755"/>
      <text:p text:style-name="P756">--------------------------------------------------------------------------------------</text:p>
      <text:p text:style-name="P757">教職員工趣味競賽報名表</text:p>
      <table:table table:style-name="Table758">
        <table:table-columns>
          <table:table-column table:style-name="TableColumn759"/>
          <table:table-column table:style-name="TableColumn760"/>
          <table:table-column table:style-name="TableColumn761"/>
          <table:table-column table:style-name="TableColumn762"/>
        </table:table-columns>
        <table:table-row table:style-name="TableRow763">
          <table:table-cell table:style-name="TableCell764" table:number-columns-spanned="4">
            <text:p text:style-name="P765">台南市校友會</text:p>
          </table:table-cell>
          <table:covered-table-cell/>
          <table:covered-table-cell/>
          <table:covered-table-cell/>
        </table:table-row>
        <table:table-row table:style-name="TableRow766">
          <table:table-cell table:style-name="TableCell767" table:number-columns-spanned="2">
            <text:p text:style-name="P768">男生</text:p>
          </table:table-cell>
          <table:covered-table-cell/>
          <table:table-cell table:style-name="TableCell769" table:number-columns-spanned="2">
            <text:p text:style-name="P770">女生</text:p>
          </table:table-cell>
          <table:covered-table-cell/>
        </table:table-row>
        <table:table-row table:style-name="TableRow771"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</table:table-row>
        <table:table-row table:style-name="TableRow780"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</table:table-row>
        <table:table-row table:style-name="TableRow789"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</table:table-row>
        <table:table-row table:style-name="TableRow798"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</table:table-row>
        <table:table-row table:style-name="TableRow807">
          <table:table-cell table:style-name="TableCell808">
            <text:p text:style-name="P809">預備選手</text:p>
          </table:table-cell>
          <table:table-cell table:style-name="TableCell810">
            <text:p text:style-name="P811"/>
          </table:table-cell>
          <table:table-cell table:style-name="TableCell812">
            <text:p text:style-name="P813">預備選手</text:p>
          </table:table-cell>
          <table:table-cell table:style-name="TableCell814">
            <text:p text:style-name="P815"/>
          </table:table-cell>
        </table:table-row>
      </table:table>
      <text:p text:style-name="P816"><text:span text:style-name="T817">壹、教職員工趣味競賽：</text:span><text:span text:style-name="T818">採計時賽各取前四名。</text:span></text:p>
      <text:p text:style-name="P819"><text:span text:style-name="T820">趣味競賽名稱：</text:span><text:span text:style-name="T821">拋繡球：計分賽</text:span><text:span text:style-name="T822">。</text:span></text:p>
      <text:p text:style-name="P823">一、參賽人數：每隊參賽人數為16人（男8女8）。</text:p>
      <text:p text:style-name="P824">二、比賽方式：</text:p>
      <text:p text:style-name="P825"><text:span text:style-name="T826">(</text:span><text:span text:style-name="T827">一</text:span><text:span text:style-name="T828">)</text:span><text:span text:style-name="T829">器材：棒球</text:span><text:span text:style-name="T830">、壘球、籃子</text:span><text:span text:style-name="T831">。</text:span></text:p>
      <text:p text:style-name="P832">(二)進行方式</text:p>
      <text:p text:style-name="P833">1.距離6公尺處放置籃子。</text:p>
      <text:p text:style-name="P834">2.參加隊伍在起點處集合，每人持5球，依序將球拋入籃中。</text:p>
      <text:p text:style-name="P835"><text:span text:style-name="T836">3.</text:span><text:span text:style-name="T837">前</text:span><text:span text:style-name="T838">13</text:span><text:span text:style-name="T839">棒拋棒球，每球一分；後三棒拋壘球，每球以</text:span><text:span text:style-name="T840">2</text:span><text:span text:style-name="T841">分計。</text:span></text:p>
      <text:p text:style-name="P842">4.十六人拋完後統計籃內總球數(分數)。</text:p>
      <text:p text:style-name="P843">5.比賽分兩組進行。<text:s/></text:p>
      <text:p text:style-name="P844">(三)注意事項：</text:p>
      <text:p text:style-name="P845">1.未拋入的球不能拾回重拋。</text:p>
      <text:p text:style-name="P846">2.拋、投皆可。</text:p>
      <text:p text:style-name="P847">3.不可越線。</text:p>
      <text:p text:style-name="P848">4.球進籃子再彈出，成績照算。</text:p>
      <text:p text:style-name="P849"><text:span text:style-name="T850">(</text:span><text:span text:style-name="T851">四</text:span><text:span text:style-name="T852">)</text:span><text:span text:style-name="T853">成績計算</text:span><text:span text:style-name="T854">：</text:span><text:span text:style-name="T855">以分數計算成績，如分數相同以比賽時間計。</text:span></text:p>
      <text:p text:style-name="P856"/>
      <text:p text:style-name="P857">--------------------------------------------------------------------------------------</text:p>
      <text:p text:style-name="P858">教職員工趣味競賽報名表</text:p>
      <table:table table:style-name="Table859">
        <table:table-columns>
          <table:table-column table:style-name="TableColumn860"/>
          <table:table-column table:style-name="TableColumn861"/>
          <table:table-column table:style-name="TableColumn862"/>
          <table:table-column table:style-name="TableColumn863"/>
        </table:table-columns>
        <table:table-row table:style-name="TableRow864">
          <table:table-cell table:style-name="TableCell865" table:number-columns-spanned="4">
            <text:p text:style-name="P866">家長會</text:p>
          </table:table-cell>
          <table:covered-table-cell/>
          <table:covered-table-cell/>
          <table:covered-table-cell/>
        </table:table-row>
        <table:table-row table:style-name="TableRow867">
          <table:table-cell table:style-name="TableCell868" table:number-columns-spanned="2">
            <text:p text:style-name="P869">男生</text:p>
          </table:table-cell>
          <table:covered-table-cell/>
          <table:table-cell table:style-name="TableCell870" table:number-columns-spanned="2">
            <text:p text:style-name="P871">女生</text:p>
          </table:table-cell>
          <table:covered-table-cell/>
        </table:table-row>
        <table:table-row table:style-name="TableRow872"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</table:table-row>
        <table:table-row table:style-name="TableRow881"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</table:table-row>
        <table:table-row table:style-name="TableRow890"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</table:table-row>
        <table:table-row table:style-name="TableRow899"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</table:table-row>
        <table:table-row table:style-name="TableRow908">
          <table:table-cell table:style-name="TableCell909">
            <text:p text:style-name="P910">預備選手</text:p>
          </table:table-cell>
          <table:table-cell table:style-name="TableCell911">
            <text:p text:style-name="P912"/>
          </table:table-cell>
          <table:table-cell table:style-name="TableCell913">
            <text:p text:style-name="P914">預備選手</text:p>
          </table:table-cell>
          <table:table-cell table:style-name="TableCell915">
            <text:p text:style-name="P916"/>
          </table:table-cell>
        </table:table-row>
      </table:table>
      <text:p text:style-name="P9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0833in" fo:margin-bottom="1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istrator</dc:creator>
    <meta:creation-date>2020-09-29T06:02:00Z</meta:creation-date>
    <dc:date>2020-09-29T06:05:00Z</dc:date>
    <meta:template xlink:href="Normal" xlink:type="simple"/>
    <meta:editing-cycles>4</meta:editing-cycles>
    <meta:editing-duration>PT120S</meta:editing-duration>
    <meta:document-statistic meta:page-count="9" meta:paragraph-count="7" meta:word-count="590" meta:character-count="3952" meta:row-count="28" meta:non-whitespace-character-count="3369"/>
  </office:meta>
</office:document-meta>
</file>